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Gemeente Eersel, Stokkelsche Akker Eersel – Z/5126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Het bouwrijp maken voor woningbouwontwikkeling </text:p>
            <text:p text:style-name="common-al">Locatie: Gelegen tussen de straten Houtwal, Hazenstraat en Stokkelen ten zuidoosten van de kern van Eersel, westelijk van de N397</text:p>
            <text:p text:style-name="common-al">Zaaknummer: Z/512674</text:p>
            <text:p text:style-name="common-al">Activiteit: Flora- en fauna-activiteit</text:p>
            <text:p text:style-name="common-al">Datum ontvangen: 11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0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674</meta:user-defined>
    <dc:language>nl</dc:language>
    <meta:user-defined meta:name="OVERHEIDop.locatietype/OVERHEIDop.gebiedsmarkering">Vlak</meta:user-defined>
    <meta:user-defined meta:name="DC.title">Provincie Noord-Brabant – Omgevingsvergunning aangevraagd – Gemeente Eersel, Stokkelsche Akker Eersel – Z/512674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11</meta:user-defined>
    <meta:user-defined meta:name="OVERHEIDop.PrbID/DC.identifier">prb-2026-14011</meta:user-defined>
    <meta:user-defined meta:name="OVERHEIDop.versieInformatie"/>
  </office:meta>
</office:document-meta>
</file>