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 van kennisgeving Provincie Gelderland van aanvraag tot wijzigen omgevingsvergunning Flora en Fauna, Ontwikkeling A18 Bedrijvenpark, deelgebied Martinusla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Provincie Gelderland heeft op 4 augustus 2026 een aanvraag voor een omgevingsvergunning ontvangen. Met dit bericht laat de provincie u weten dat er misschien iets verandert in uw omgeving.</text:p>
            <text:p text:style-name="common-al"/>
            <text:p text:style-name="common-al">Dit is een rectificatie van de eerdere kennisgeving gepubliceerd door Provincie Gelderland op 7 augustus 2026 (Provinciaal blad 2026, 13530).</text:p>
            <text:p text:style-name="common-al"/>
            <text:p text:style-name="common-al">In de originele tekst stond de volgende omschrijving: “Aanvraag wijzigen van omgevingsvergunning Flora en Fauna bij Bedrijvenpark Noord Wehl.” De naam van het project was echter onjuist en leidde tot verwarring. </text:p>
            <text:p text:style-name="common-al"/>
            <text:p text:style-name="common-al">De naam van het project zoals aangevraagd is “Ontwikkeling A18 Bedrijvenpark, deelgebied Martinuslaan”. De wijziging van de al bestaande vergunning (2025-004826) is aangevraagd omdat is vastgesteld dat er een nest van de buizerd aanwezig is, waar het project effecten op heeft.</text:p>
            <text:p text:style-name="common-al"/>
            <text:p text:style-name="common-al">Als de provincie een (ontwerp)besluit op de aanvraag neemt dan publiceert de provincie daarover een nieuw bericht. Vanaf dat moment kunt u het (ontwerp)besluit bekijken en hierop reageren. </text:p>
            <text:p text:style-name="common-al">U kunt nu nog niet reageren.</text:p>
            <text:p text:style-name="common-al"/>
            <text:p text:style-name="common-al">Voor nadere informatie kunt u contact opnemen met het Provincieloket via telefoonnummer </text:p>
            <text:p text:style-name="common-al">026 359 99 99 onder vermelding van het zaaknummer 2026-011266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01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1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1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DC.title">Rectificatie van kennisgeving Provincie Gelderland van aanvraag tot wijzigen omgevingsvergunning Flora en Fauna, Ontwikkeling A18 Bedrijvenpark, deelgebied Martinuslaan</meta:user-defined>
    <meta:user-defined meta:name="DCTERMS.W3CDTF/DCTERMS.available">2026-08-17</meta:user-defined>
    <meta:user-defined meta:name="DCTERMS.W3CDTF/OVERHEIDop.jaargang">2026</meta:user-defined>
    <meta:user-defined meta:name="OVERHEIDop.publicationIssue">14010</meta:user-defined>
    <meta:user-defined meta:name="OVERHEIDop.PrbID/DC.identifier">prb-2026-14010</meta:user-defined>
    <meta:user-defined meta:name="OVERHEIDop.versieInformatie"/>
  </office:meta>
</office:document-meta>
</file>