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Raadhuisstraat 2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an omgevingsvergunning Flora en Fauna aan de Raadhuisstraat 2 te Doetinchem.</text:p>
            <text:p text:style-name="common-al">Provincie Gelderland heeft op 11-08-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common-al">026 359 99 99 onder vermelding van het zaaknummer 2026-01145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00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Raadhuisstraat 2 Doetinchem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08</meta:user-defined>
    <meta:user-defined meta:name="OVERHEIDop.PrbID/DC.identifier">prb-2026-14008</meta:user-defined>
    <meta:user-defined meta:name="OVERHEIDop.versieInformatie"/>
  </office:meta>
</office:document-meta>
</file>