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Besluit aangevraagde wijziging omgevingsvergunning flora en fauna activiteit - woonwijk Franse Gat in Veenendaal</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text:span text:style-name="nadrukvet">Omgevingswet </text:span>in te stemmen met de aangevraagde wijziging van de omgevingsvergunning met zaaknummer Z-WNB-RI-REG-2021-0690.</text:p>
            <text:p text:style-name="common-al">Het besluit heeft zaaknummer Z-PU-2026-001016 en gaat over het wijzigen van de verleende ontheffing voor huismus, gierzwaluw, en gewone dwergvleermuis met betrekking tot sloop en nieuwbouw in de woonwijk Franse Gat in Veenendaal.</text:p>
            <text:p text:style-name="common-al">Aan de wijziging en d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4 weken nadat het besluit bekendgemaakt is.</text:p>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11">
              <text:list-item text:style-override="id1-3-2-1-1-11-1">
                <text:number>•</text:number>
                <text:p text:style-name="al">Via het formulier op www.provincie-utrecht.nl (zoekterm “Bezwaar tegen beslissing provincie”); of</text:p>
              </text:list-item>
              <text:list-item text:style-override="id1-3-2-1-1-11-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00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0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0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016</meta:user-defined>
    <meta:user-defined meta:name="DCTERMS.abstract">Betreft: besluit op locatie woonwijk Franse Gat in Veenendaal</meta:user-defined>
    <dc:language>nl</dc:language>
    <meta:user-defined meta:name="OVERHEIDop.locatietype/OVERHEIDop.gebiedsmarkering">Vlak</meta:user-defined>
    <meta:user-defined meta:name="DC.title">Besluit aangevraagde wijziging omgevingsvergunning flora en fauna activiteit - woonwijk Franse Gat in Veenendaal</meta:user-defined>
    <meta:user-defined meta:name="OVERHEIDop.datumEindeReactietermijn">2026-09-24</meta:user-defined>
    <meta:user-defined meta:name="OVERHEIDop.terinzageleggingBG">https://jeleefomgeving.nl/inzien/001797864/775f0290-91a7-418c-8f42-97355b4271ec</meta:user-defined>
    <meta:user-defined meta:name="DCTERMS.W3CDTF/DCTERMS.available">2026-08-17</meta:user-defined>
    <meta:user-defined meta:name="DCTERMS.W3CDTF/OVERHEIDop.jaargang">2026</meta:user-defined>
    <meta:user-defined meta:name="OVERHEIDop.publicationIssue">14007</meta:user-defined>
    <meta:user-defined meta:name="OVERHEIDop.PrbID/DC.identifier">prb-2026-14007</meta:user-defined>
    <meta:user-defined meta:name="OVERHEIDop.versieInformatie"/>
  </office:meta>
</office:document-meta>
</file>