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evenement "Rijden tegen Kanker" op 26 september 2026 op de N331, provinciale weg Zwolle - grens Flevoland, tussen hectometerpunten 14.250 en 24.600 en op de N377, provinciale weg Hasselt - grens Drenthe, ter hoogte van hectometerpunt 12.440 </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12 augustus 2026 een verzoek tot het behandelen van een aanvraag voor een beschikking hebben ontvangen waarbij de reguliere voorbereidingsprocedure van toepassing is. De aanvraag gaat over het evenement "Rijden tegen Kanker" op 26 september 2026 op de N331, provinciale weg Zwolle - grens Flevoland, tussen hectometerpunten 14.250 en 24.600 en op de N377, provinciale weg Hasselt - grens Drenthe, ter hoogte van hectometerpunt 12.440.</text:p>
            <text:p text:style-name="common-al">Wanneer u de documenten in het provinciehuis wilt inzien dan vragen wij u een afspraak te maken. Desgewenst kunt u de documenten digitaal toegestuurd krijgen. U kunt hiervoor telefoonnummer 038 49988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400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0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0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756</meta:user-defined>
    <meta:user-defined meta:name="DCTERMS.abstract">Aanvraag voor een vergunning voor het evenement "Rijden tegen Kanker" op 26 september 2026 op de N331, provinciale weg Zwolle - grens Flevoland, tussen hectometerpunten 14.250 en 24.600 en op de N377, provinciale weg Hasselt - grens Drenthe, ter hoogte van hectometerpunt 12.440. </meta:user-defined>
    <dc:language>nl</dc:language>
    <meta:user-defined meta:name="OVERHEIDop.locatietype/OVERHEIDop.gebiedsmarkering">Punt</meta:user-defined>
    <meta:user-defined meta:name="DC.title">Aanvraag voor een vergunning voor het evenement "Rijden tegen Kanker" op 26 september 2026 op de N331, provinciale weg Zwolle - grens Flevoland, tussen hectometerpunten 14.250 en 24.600 en op de N377, provinciale weg Hasselt - grens Drenthe, ter hoogte van hectometerpunt 12.440</meta:user-defined>
    <meta:user-defined meta:name="DCTERMS.W3CDTF/DCTERMS.available">2026-08-17</meta:user-defined>
    <meta:user-defined meta:name="DCTERMS.W3CDTF/OVERHEIDop.jaargang">2026</meta:user-defined>
    <meta:user-defined meta:name="OVERHEIDop.publicationIssue">14000</meta:user-defined>
    <meta:user-defined meta:name="OVERHEIDop.PrbID/DC.identifier">prb-2026-14000</meta:user-defined>
    <meta:user-defined meta:name="OVERHEIDop.versieInformatie"/>
  </office:meta>
</office:document-meta>
</file>