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gevraagd maatwerkvoorschrift houtopstanden – Bunschoterstraat in Hoogland, HLD02-P-233 en 234</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het Besluit activiteiten leefomgeving, de Omgevingsverordening provincie Utrecht en de Beleidsregels natuur en landschap provincie Utrecht 2026, een aangevraagd maatwerkbesluit te verlenen.</text:p>
            <text:p text:style-name="common-al">Het maatwerkvoorschrift heeft zaaknummer Z-PU-2026-001187 en gaat over het toestaan van herbeplanting van gevelde houtopstanden op een andere locatie dan waar deze geveld zijn. De velling heeft plaatsgevonden aan de Bunschoterstraat in Hoogland, de herbeplanting zal op een andere locatie op hetzelfde terrein plaatsvinden.</text:p>
            <text:p text:style-name="common-al">Aan dit besluit zijn voorschriften verbonden aan de uitvoering.</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de dag nadat het besluit bekendgemaakt is.</text:p>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p text:style-name="common-al">·         Via het formulier op www.provincie-utrecht.nl (zoekterm “Bezwaar tegen beslissing provincie”); of</text:p>
            <text:p text:style-name="common-al">·         Via een zelfgeschreven bezwaarschrift.</text:p>
            <text:p text:style-name="common-al"/>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187</meta:user-defined>
    <meta:user-defined meta:name="DCTERMS.abstract">Betreft: besluit op locatie Bunschoterstraat ter hoogte van de Zeldertseweg in Hoogland. HLD02 P 233, P 234,</meta:user-defined>
    <dc:language>nl</dc:language>
    <meta:user-defined meta:name="OVERHEIDop.locatietype/OVERHEIDop.gebiedsmarkering">Vlak</meta:user-defined>
    <meta:user-defined meta:name="DC.title">Besluit aangevraagd maatwerkvoorschrift houtopstanden – Bunschoterstraat in Hoogland, HLD02-P-233 en 234</meta:user-defined>
    <meta:user-defined meta:name="OVERHEIDop.datumEindeReactietermijn">2026-09-24</meta:user-defined>
    <meta:user-defined meta:name="OVERHEIDop.terinzageleggingBG">https://jeleefomgeving.nl/inzien/001797864/78e29b31-4e2f-48b7-bdbd-10342faf1ab0</meta:user-defined>
    <meta:user-defined meta:name="DCTERMS.W3CDTF/DCTERMS.available">2026-08-17</meta:user-defined>
    <meta:user-defined meta:name="DCTERMS.W3CDTF/OVERHEIDop.jaargang">2026</meta:user-defined>
    <meta:user-defined meta:name="OVERHEIDop.publicationIssue">13999</meta:user-defined>
    <meta:user-defined meta:name="OVERHEIDop.PrbID/DC.identifier">prb-2026-13999</meta:user-defined>
    <meta:user-defined meta:name="OVERHEIDop.versieInformatie"/>
  </office:meta>
</office:document-meta>
</file>