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Latexweg 10, Amsterdam - Realiseren PGS 15 opslagvoorzieningen op plaats van bestaande koopmansgoederen loods - C.J. Hendriks Participatie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PGS 15 opslagvoorzieningen op de plaats van een bestaande koopmansgoederen loods (loods 4)</text:p>
            <text:p text:style-name="common-al">Aanvrager: C.J. Hendriks Participaties B.V.</text:p>
            <text:p text:style-name="common-al">Zaaknummer: OD2026-0050713</text:p>
            <text:p text:style-name="common-al">DSO nummer: 2026080700139</text:p>
            <text:p text:style-name="common-al">Ontvangstdatum aanvraag: 07-08-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9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OD2026-0050713</meta:user-defined>
    <meta:user-defined meta:name="DCTERMS.abstract">het realiseren van vervangende nieuwbouw PGS 15 opslagvoorzieningen op de locatie van de bestaande loods 4</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Latexweg 10, Amsterdam - Realiseren PGS 15 opslagvoorzieningen op plaats van bestaande koopmansgoederen loods - C.J. Hendriks Participaties B.V.</meta:user-defined>
    <meta:user-defined meta:name="DCTERMS.W3CDTF/DCTERMS.available">2026-08-17</meta:user-defined>
    <meta:user-defined meta:name="DCTERMS.W3CDTF/OVERHEIDop.jaargang">2026</meta:user-defined>
    <meta:user-defined meta:name="OVERHEIDop.publicationIssue">13996</meta:user-defined>
    <meta:user-defined meta:name="OVERHEIDop.PrbID/DC.identifier">prb-2026-13996</meta:user-defined>
    <meta:user-defined meta:name="OVERHEIDop.versieInformatie"/>
  </office:meta>
</office:document-meta>
</file>