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oekelerdijk 13, Alkmaar - Vervangen huidige overslaghal voor GFT door nieuwe - Sortiva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vangen van de huidige overslaghal voor GFT door een nieuwe</text:p>
            <text:p text:style-name="common-al">Aanvrager: Sortiva B.V.</text:p>
            <text:p text:style-name="common-al">Zaaknummer: OD2026-0048947</text:p>
            <text:p text:style-name="common-al">DSO nummer: 2026072800885</text:p>
            <text:p text:style-name="common-al">Ontvangstdatum aanvraag: 28-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8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947</meta:user-defined>
    <meta:user-defined meta:name="DCTERMS.abstract">bouw tijdelijke overslaghal voor GFT op het terrein van Sortiva B.V.</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oekelerdijk 13, Alkmaar - Vervangen huidige overslaghal voor GFT door nieuwe - Sortiva B.V.</meta:user-defined>
    <meta:user-defined meta:name="DCTERMS.W3CDTF/DCTERMS.available">2026-08-17</meta:user-defined>
    <meta:user-defined meta:name="DCTERMS.W3CDTF/OVERHEIDop.jaargang">2026</meta:user-defined>
    <meta:user-defined meta:name="OVERHEIDop.publicationIssue">13989</meta:user-defined>
    <meta:user-defined meta:name="OVERHEIDop.PrbID/DC.identifier">prb-2026-13989</meta:user-defined>
    <meta:user-defined meta:name="OVERHEIDop.versieInformatie"/>
  </office:meta>
</office:document-meta>
</file>