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oggenrandweg 1, Middenmeer - Vervangen bestaande portocabins door nieuwe - Afvalzorg Deponie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vangen van de bestaande portocabins door nieuwe</text:p>
            <text:p text:style-name="common-al">Aanvrager: Afvalzorg Deponie B.V.</text:p>
            <text:p text:style-name="common-al">Zaaknummer: OD2026-0048021</text:p>
            <text:p text:style-name="common-al">DSO nummer: 2026072301731</text:p>
            <text:p text:style-name="common-al">Ontvangstdatum aanvraag: 23-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021</meta:user-defined>
    <meta:user-defined meta:name="DCTERMS.abstract">het vervangen van de bestaande portocabins door nieuw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Koggenrandweg 1, Middenmeer - Vervangen bestaande portocabins door nieuwe - Afvalzorg Deponie B.V.</meta:user-defined>
    <meta:user-defined meta:name="DCTERMS.W3CDTF/DCTERMS.available">2026-08-17</meta:user-defined>
    <meta:user-defined meta:name="DCTERMS.W3CDTF/OVERHEIDop.jaargang">2026</meta:user-defined>
    <meta:user-defined meta:name="OVERHEIDop.publicationIssue">13986</meta:user-defined>
    <meta:user-defined meta:name="OVERHEIDop.PrbID/DC.identifier">prb-2026-13986</meta:user-defined>
    <meta:user-defined meta:name="OVERHEIDop.versieInformatie"/>
  </office:meta>
</office:document-meta>
</file>