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, flora- en fauna-activiteit, locatie volledige woningbestand Woonwaarts in gemeenten Beuningen, Druten en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verleend op grond van de Omgevingswet voor een flora- en fauna activiteit. Deze vergunning is verleend in verband met het uitvoeren van onderhouds-, renovatie-, verduurzamings- en/of sloop- en nieuwbouwwerkzaamheden, en heeft betrekking op het gehele woningbestand van een woningcorporatie gelegen binnen de gemeenten Beuningen, Druten en Nijmegen (totaal 10.803 woningen/verhuureenheden). </text:p>
            <text:p text:style-name="common-al"/>
            <text:p text:style-name="common-al">De vergunning heeft alleen betrekking op de volgende beschermde soorten: boerenzwaluw, gierzwaluw, huismus, huiszwaluw, spreeuw, zwarte roodstaart, baardvleermuis, bosvleermuis, Brandt’s vleermuis, franjestaart, gewone dwergvleermuis, gewone grootoorvleermuis, ingekorven vleermuis, kleine dwergvleermuis, laatvlieger, meervleermuis, rosse vleermuis, ruige dwergvleermuis, tweekleurige vleermuis, vale vleermuis en steenmarter. </text:p>
            <text:p text:style-name="common-al"/>
            <text:p text:style-name="tussenkopcur">Mogelijkheid van inzien</text:p>
            <text:p text:style-name="common-al">Het besluit en bijbehorende stukken zijn gedurende zes (6)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5-008271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5-008271. De termijn om bezwaar te maken begint op de dag na de verzending van het besluit. I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common-al"/>
            <text:p text:style-name="last-al">Gedeputeerde Staten van Gelderland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97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7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7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DC.title">Provincie Gelderland Omgevingswet, flora- en fauna-activiteit, locatie volledige woningbestand Woonwaarts in gemeenten Beuningen, Druten en Nijmegen</meta:user-defined>
    <meta:user-defined meta:name="OVERHEIDop.datumEindeReactietermijn">2026-09-28</meta:user-defined>
    <meta:user-defined meta:name="OVERHEIDop.TilID/OVERHEIDop.terinzageleggingOP">til-2026-32415</meta:user-defined>
    <meta:user-defined meta:name="DCTERMS.W3CDTF/DCTERMS.available">2026-08-17</meta:user-defined>
    <meta:user-defined meta:name="DCTERMS.W3CDTF/OVERHEIDop.jaargang">2026</meta:user-defined>
    <meta:user-defined meta:name="OVERHEIDop.publicationIssue">13973</meta:user-defined>
    <meta:user-defined meta:name="OVERHEIDop.PrbID/DC.identifier">prb-2026-13973</meta:user-defined>
    <meta:user-defined meta:name="OVERHEIDop.versieInformatie"/>
  </office:meta>
</office:document-meta>
</file>