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innemen van een tijdelijke ligplaats met een beroepsvaartuig langs de kade in de Voorhaven van de Julianasluis in Gouda (243344)</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innemen van een tijdelijke ligplaats met een beroepsvaartuig langs de kade in de Voorhaven van de Julianasluis in Gouda, in de periode van 16 oktober 2026 t/m 30 december 2026.</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29-07-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961</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innemen van een tijdelijke ligplaats met een beroepsvaartuig langs de kade in de Voorhaven van de Julianasluis in Gouda (243344)</meta:user-defined>
    <meta:user-defined meta:name="DCTERMS.W3CDTF/DCTERMS.available">2026-08-17</meta:user-defined>
    <meta:user-defined meta:name="DCTERMS.W3CDTF/OVERHEIDop.jaargang">2026</meta:user-defined>
    <meta:user-defined meta:name="OVERHEIDop.publicationIssue">13964</meta:user-defined>
    <meta:user-defined meta:name="OVERHEIDop.PrbID/DC.identifier">prb-2026-13964</meta:user-defined>
    <meta:user-defined meta:name="OVERHEIDop.versieInformatie"/>
  </office:meta>
</office:document-meta>
</file>