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 en fauna-activiteit locatie Dortherweg 2a te Ep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Gedeputeerde Staten van Gelderland hebben een vergunning op grond van de Omgevingswet verleend voor de flora- en fauna-activiteit voor het slopen van een campinggebouw en herontwikkeling van het terrein, waarbij verblijfplaatsen van steenmarter en ringslang verdwijnen en gemitigeerd moeten worden.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6956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6956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95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flora en fauna-activiteit locatie Dortherweg 2a te Epse</meta:user-defined>
    <meta:user-defined meta:name="OVERHEIDop.datumEindeReactietermijn">2026-09-28</meta:user-defined>
    <meta:user-defined meta:name="OVERHEIDop.TilID/OVERHEIDop.terinzageleggingOP">til-2026-32389</meta:user-defined>
    <meta:user-defined meta:name="DCTERMS.W3CDTF/DCTERMS.available">2026-08-17</meta:user-defined>
    <meta:user-defined meta:name="DCTERMS.W3CDTF/OVERHEIDop.jaargang">2026</meta:user-defined>
    <meta:user-defined meta:name="OVERHEIDop.publicationIssue">13956</meta:user-defined>
    <meta:user-defined meta:name="OVERHEIDop.PrbID/DC.identifier">prb-2026-13956</meta:user-defined>
    <meta:user-defined meta:name="OVERHEIDop.versieInformatie"/>
  </office:meta>
</office:document-meta>
</file>