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graafwerkzaamheden voor het opschonen van handholes in de gemeente Hoorn op de provinciale weg N307 vanaf km 31.013 t/m km 31.0256, ingekomen 11 augustus 2026, kenmerk ONH00317</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uitvoeren van graafwerkzaamheden voor het opschonen van handholes in de gemeente Hoorn op de provinciale weg N307 vanaf km 31.013 t/m km 31.0256.</text:p>
            <text:p text:style-name="common-al">De aanvraag is geregistreerd onder kenmerk: ONH00317.</text:p>
            <text:p text:style-name="common-al"/>
            <text:p text:style-name="common-al">
            <text:span text:style-name="nadrukvet">Wanneer neemt provincie Noord-Holland een besluit over de aanvraag van de vergunning?</text:span>
          </text:p>
            <text:p text:style-name="common-al">Waarschijnlijk neemt provincie Noord-Holland voor 6 okto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5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graafwerkzaamheden voor het opschonen van handholes in de gemeente Hoorn op de provinciale weg N307 vanaf km 31.013 t/m km 31.0256, ingekomen 11 augustus 2026, kenmerk ONH00317</meta:user-defined>
    <meta:user-defined meta:name="DCTERMS.W3CDTF/DCTERMS.available">2026-08-14</meta:user-defined>
    <meta:user-defined meta:name="DCTERMS.W3CDTF/OVERHEIDop.jaargang">2026</meta:user-defined>
    <meta:user-defined meta:name="OVERHEIDop.publicationIssue">13951</meta:user-defined>
    <meta:user-defined meta:name="OVERHEIDop.PrbID/DC.identifier">prb-2026-13951</meta:user-defined>
    <meta:user-defined meta:name="OVERHEIDop.versieInformatie"/>
  </office:meta>
</office:document-meta>
</file>