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rkzaamheden t.b.v. aanleg elektra langs de provinciale weg N292, Weert - Stramproy, van kilometrering 5.8 tot kilometrering 5.9, aan beide zijden van de weg, Amentstraat 15, 6039RA Strampro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maken bekend dat zij de volgende aanvraag voor een omgevingsvergunning hebben ontvangen.</text:p>
            <text:p text:style-name="common-al">Locatie: langs de provinciale weg N292, Weert - Stramproy, van kilometrering 5.8 tot kilometrering 5.9, aan beide zijden van de weg, Amentstraat 15, 6039RA Stramproy</text:p>
            <text:p text:style-name="common-al">Aangevraagde activiteit(en): activiteit in het beperkingengebied provinciale wegen</text:p>
            <text:p text:style-name="common-al">Betreft: Werkzaamheden t.b.v. aanleg elektra N292 5.8 - 5.9 BAM io Enexis</text:p>
            <text:p text:style-name="common-al">Aanvraagdatum: 17 juni 2026</text:p>
            <text:p text:style-name="common-al">Zaaknummer: Z2026-00001360</text:p>
            <text:p text:style-name="common-al"/>
            <text:p text:style-name="common-al">In dit stadium is het niet mogelijk uw mening te geven over de aanvraag.</text:p>
            <text:p text:style-name="common-al"/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94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6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erkzaamheden t.b.v. aanleg elektra langs de provinciale weg N292, Weert - Stramproy, van kilometrering 5.8 tot kilometrering 5.9, aan beide zijden van de weg, Amentstraat 15, 6039RA Stramproy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44</meta:user-defined>
    <meta:user-defined meta:name="OVERHEIDop.PrbID/DC.identifier">prb-2026-13944</meta:user-defined>
    <meta:user-defined meta:name="OVERHEIDop.versieInformatie"/>
  </office:meta>
</office:document-meta>
</file>