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aanleggen elektra langs de provinciale weg N271, Venlo -  Nijmegen, van kilometrering 96.3 tot kilometrering 96.4, aan de rechterzijde van de weg, Bosserheide 45, 5855EB Well 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deputeerde Staten van Limburg maken bekend dat zij de volgende aanvraag voor een omgevingsvergunning hebben ontvangen.</text:p>
            <text:p text:style-name="common-al">Locatie: langs de provinciale weg N271, Venlo - Nijmegen, van kilometrering 96.3 tot kilometrering 96.4, aan de rechterzijde van de weg, Bosserheide 45, 5855EB Well L</text:p>
            <text:p text:style-name="common-al">Aangevraagde activiteit(en): activiteit in het beperkingengebied provinciale wegen</text:p>
            <text:p text:style-name="common-al">Betreft: aanleggen elektra N271 96.3 - 96.4 BAM io Enexis</text:p>
            <text:p text:style-name="common-al">Aanvraagdatum: 17 juni 2026</text:p>
            <text:p text:style-name="common-al">Zaaknummer: Z2026-00001359</text:p>
            <text:p text:style-name="common-al"/>
            <text:p text:style-name="common-al">In dit stadium is het niet mogelijk uw mening te geven over de aanvraag.</text:p>
            <text:p text:style-name="common-al"/>
            <text:p text:style-name="common-al">
            <text:span text:style-name="nadrukvet">Inlichtingen</text:span>
          </text:p>
            <text:p text:style-name="last-al">Heeft u een vraag naar aanleiding van deze kennisgeving neem dan contact op met het cluster Wegbeheer, team Vergunningen via telefoonnummer +31 43 389 99 99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PROVINCIAAL BLAD</text:p>
              <text:p text:style-name="staatscourant-subtitel">Officiële uitgave van de provincie Limburg</text:p>
            </table:table-cell>
            <table:table-cell office:value-type="string" table:style-name="header.C">
              <text:p text:style-name="headerright"><text:span text:style-name="nr">Nr. 13942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3942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3942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provincie</meta:user-defined>
    <meta:user-defined meta:name="OVERHEIDop.publicationName">Provinciaal 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Provincie/DC.creator">Limburg</meta:user-defined>
    <meta:user-defined meta:name="OVERHEIDop.Rubriek/DC.type">omgevingsvergunning</meta:user-defined>
    <meta:user-defined meta:name="OVERHEID.Informatietype/DC.type">officiële publicatie</meta:user-defined>
    <meta:user-defined meta:name="OVERHEID.Provincie/DCTERMS.publisher">Limburg</meta:user-defined>
    <meta:user-defined meta:name="OVERHEID.Provincie/OVERHEID.authority">Limburg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Rx.Mission zaak Z2026-00001359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aanleggen elektra langs de provinciale weg N271, Venlo -  Nijmegen, van kilometrering 96.3 tot kilometrering 96.4, aan de rechterzijde van de weg, Bosserheide 45, 5855EB Well L</meta:user-defined>
    <meta:user-defined meta:name="DCTERMS.W3CDTF/DCTERMS.available">2026-08-14</meta:user-defined>
    <meta:user-defined meta:name="DCTERMS.W3CDTF/OVERHEIDop.jaargang">2026</meta:user-defined>
    <meta:user-defined meta:name="OVERHEIDop.publicationIssue">13942</meta:user-defined>
    <meta:user-defined meta:name="OVERHEIDop.PrbID/DC.identifier">prb-2026-13942</meta:user-defined>
    <meta:user-defined meta:name="OVERHEIDop.versieInformatie"/>
  </office:meta>
</office:document-meta>
</file>