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van kennisgeving Provincie Gelderland aanvraag Omgevingsvergunning Bedrijvenpark A18 ten noorden va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Gelderland heeft op 04-08-2026 een aanvraag voor een omgevingsvergunning ontvangen. Met dit bericht laat de provincie u weten dat er misschien iets verandert in uw omgeving.</text:p>
            <text:p text:style-name="common-al">Dit is een rectificatie van de eerdere kennisgeving gepubliceerd door Provincie Gelderland.</text:p>
            <text:p text:style-name="common-al">In de originele tekst stond de volgende omschrijving: </text:p>
            <text:p text:style-name="common-al">“Aanvraag wijzigen van omgevingsvergunning Flora en Fauna bij Bedrijvenpark Noord Wehl.”</text:p>
            <text:p text:style-name="common-al">Omdat deze omschrijving tot verwarring heeft geleid wordt deze nu aangepast tot:</text:p>
            <text:p text:style-name="common-al">Aanvraag wijziging van Flora- en Fauna omgevingsvergunning met zaaknummer 2025-004826, Ontwikkeling A18 Bedrijvenpark - deelgebied Martinuslaan ten noorden van de A18 te Wehl. Deze wijziging van de bestaande vergunning is aangevraagd om betere bescherming te kunnen bieden voor de volgende vogelsoorten: Steenuil en Buizerd.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common-al">026 359 99 99 onder vermelding van het zaaknummer 2026-01126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oonplaats</meta:user-defined>
    <meta:user-defined meta:name="DC.title">Rectificatie van kennisgeving Provincie Gelderland aanvraag Omgevingsvergunning Bedrijvenpark A18 ten noorden van Wehl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937</meta:user-defined>
    <meta:user-defined meta:name="OVERHEIDop.PrbID/DC.identifier">prb-2026-13937</meta:user-defined>
    <meta:user-defined meta:name="OVERHEIDop.versieInformatie"/>
  </office:meta>
</office:document-meta>
</file>