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Liesbroekstraat 7 te Wa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. Het intrekkingsverzoek heeft zaaknummer 2024-010041 en betreft het adres Liesbroekstraat 7 te Wamel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4-010041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4-010041. Onderaan het besluit leest u hier meer over.</text:p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Liesbroekstraat 7 te Wamel</meta:user-defined>
    <meta:user-defined meta:name="OVERHEIDop.datumEindeReactietermijn">2026-09-25</meta:user-defined>
    <meta:user-defined meta:name="OVERHEIDop.TilID/OVERHEIDop.terinzageleggingOP">til-2026-32329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32</meta:user-defined>
    <meta:user-defined meta:name="OVERHEIDop.PrbID/DC.identifier">prb-2026-13932</meta:user-defined>
    <meta:user-defined meta:name="OVERHEIDop.versieInformatie"/>
  </office:meta>
</office:document-meta>
</file>