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leggen telecommunicatiekabels t.b.v. vervanging VRI langs de provinciale weg N276, Brunssum - St. Joost, van kilometrering 19.5 tot kilometrering 19.8, aan de rechterzijde van de weg en N297, Born - Millen, van kilometrering 12.6 tot kilometrering 12.8, aan beide zijden van de weg, omgeving Hasseltsebaan 110, 6135GZ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6, Brunssum - St. Joost, van kilometrering 19.5 tot kilometrering 19.8, aan de rechterzijde van de weg en N297, Born - Millen, van kilometrering 12.6 tot kilometrering 12.8, aan beide zijden van de weg, omgeving Hasseltsebaan 110, 6135GZ Sittard</text:p>
            <text:p text:style-name="common-al">Aangevraagde activiteit(en): activiteit in het beperkingengebied provinciale wegen</text:p>
            <text:p text:style-name="common-al">Betreft: Aanleggen telecom t.b.v. vervanging VRI N276 19.5-19.8 / N297 12.6-12.8 SWARCO</text:p>
            <text:p text:style-name="common-al">Aanvraagdatum: 31 juli 2026</text:p>
            <text:p text:style-name="common-al">Zaaknummer: Z2026-00001819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9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6-0000181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anleggen telecommunicatiekabels t.b.v. vervanging VRI langs de provinciale weg N276, Brunssum - St. Joost, van kilometrering 19.5 tot kilometrering 19.8, aan de rechterzijde van de weg en N297, Born - Millen, van kilometrering 12.6 tot kilometrering 12.8, aan beide zijden van de weg, omgeving Hasseltsebaan 110, 6135GZ Sitta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29</meta:user-defined>
    <meta:user-defined meta:name="OVERHEIDop.PrbID/DC.identifier">prb-2026-13929</meta:user-defined>
    <meta:user-defined meta:name="OVERHEIDop.versieInformatie"/>
  </office:meta>
</office:document-meta>
</file>