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NLV B.V., Brabantstraat 30 t/m 64C Oss – Z/5126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Verduurzamingswerkzaamheden</text:p>
            <text:p text:style-name="common-al">Locatie: Brabantstraat 30 t/m 64C te Oss</text:p>
            <text:p text:style-name="common-al">Zaaknummer: Z/512604</text:p>
            <text:p text:style-name="common-al">Activiteit: Flora- en fauna-activiteit</text:p>
            <text:p text:style-name="common-al">Datum ontvangen: 10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9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604</meta:user-defined>
    <dc:language>nl</dc:language>
    <meta:user-defined meta:name="OVERHEIDop.locatietype/OVERHEIDop.gebiedsmarkering">Vlak</meta:user-defined>
    <meta:user-defined meta:name="DC.title">Provincie Noord-Brabant – Omgevingsvergunning aangevraagd – NLV B.V., Brabantstraat 30 t/m 64C Oss – Z/512604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20</meta:user-defined>
    <meta:user-defined meta:name="OVERHEIDop.PrbID/DC.identifier">prb-2026-13920</meta:user-defined>
    <meta:user-defined meta:name="OVERHEIDop.versieInformatie"/>
  </office:meta>
</office:document-meta>
</file>