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activiteit locatie Logtsestraat 6 te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voor sloop- en nieuwbouwwerkzaamheden. Hierbij gaan een vaste roestplaats van de steenuil en een potentiële verblijfplaats van de steenmarter verloren. Deze functies worden permanent gecompenseerd in de nieuwe situatie.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2935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12935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flora- en fauna-activiteit locatie Logtsestraat 6 te Elst</meta:user-defined>
    <meta:user-defined meta:name="OVERHEIDop.datumEindeReactietermijn">2026-09-25</meta:user-defined>
    <meta:user-defined meta:name="OVERHEIDop.TilID/OVERHEIDop.terinzageleggingOP">til-2026-32312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16</meta:user-defined>
    <meta:user-defined meta:name="OVERHEIDop.PrbID/DC.identifier">prb-2026-13916</meta:user-defined>
    <meta:user-defined meta:name="OVERHEIDop.versieInformatie"/>
  </office:meta>
</office:document-meta>
</file>