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mgevingsvergunning, Buurtweg 90 te Wass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uitvoeren van milieubelastende activiteiten in een grondwaterbeschermingsgebied, zoals geregeld in afdeling 3.3 van de Zuid-Hollandse omgevingsverordening, t.b.v. de herinrichting van parkeerterrein P2 bij Museum Voorlinden, inclusief de aanleg van een ondergrondse waterzuiveringsvoorziening, op locatie <text:span text:style-name="nadrukvet">Buurtweg 90, 2244 AG te Wassenaar</text:span>.</text:p>
            <text:p text:style-name="common-al">De beschikking ziet op het verlenen van de omgevingsvergunning voor een activiteit als bedoeld in artikel 5.4 van de Omgevingswet (omgevingsverordening).</text:p>
            <text:p text:style-name="common-al">
            <text:span text:style-name="nadrukvet">Bezwaar</text:span>
          </text:p>
            <text:p text:style-name="common-al">De verzenddatum van de beschikking is 12 augustus 2026. Een belanghebbende kan tot en met 23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75854</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herinrichten van parkeerplaats 2 (P2) inclusief aanbrengen waterzuiveringsinstallatie en geluidswand in een grondwaterbeschermingsgebied.</meta:user-defined>
    <dc:language>nl</dc:language>
    <meta:user-defined meta:name="OVERHEIDop.locatietype/OVERHEIDop.gebiedsmarkering">Adres</meta:user-defined>
    <meta:user-defined meta:name="DC.title">Beschikking omgevingsvergunning, Buurtweg 90 te Wassenaar</meta:user-defined>
    <meta:user-defined meta:name="DCTERMS.W3CDTF/DCTERMS.available">2026-08-14</meta:user-defined>
    <meta:user-defined meta:name="DCTERMS.W3CDTF/OVERHEIDop.jaargang">2026</meta:user-defined>
    <meta:user-defined meta:name="OVERHEIDop.publicationIssue">13913</meta:user-defined>
    <meta:user-defined meta:name="OVERHEIDop.PrbID/DC.identifier">prb-2026-13913</meta:user-defined>
    <meta:user-defined meta:name="OVERHEIDop.versieInformatie"/>
  </office:meta>
</office:document-meta>
</file>