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renovatie- en isolatiewerkzaamheden van diverse woningen aan De Elzen en De Iken in Feanwâlden (gewone dwergvleermuis).</text:p>
            <text:p text:style-name="common-al"/>
            <text:p text:style-name="common-al">Locaties: De Elzen 39, 41, 43, 45, 47, 49, 50, 52 en 54 en De Iken 62, 64 en 66 te Feanwâlden. </text:p>
            <text:p text:style-name="common-al"/>
            <text:p text:style-name="common-al">Gedeputeerde Staten hebben een omgevingsvergunning verleend onder zaaknummer 304450. De omgevingsvergunning is geldig vanaf 14 augustus 2026 tot en met 10 augustus 2027.</text:p>
            <text:p text:style-name="common-al"/>
            <text:p text:style-name="common-al">Belanghebbenden kunnen binnen zes weken na de verzenddatum van dit besluit bezwaar maken bij Gedeputeerde Staten. De verzenddatum van het besluit is vrijdag 14 augustus 2026.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.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last-al">Bezwaarschriften moeten gestuurd worden aan:Gedeputeerde Staten, Postbus 20120, 8900 HM in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9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Dantumadiel Bekendmaking Omgevingsvergunning Flora en Fauna activiteit Omgevingswet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11</meta:user-defined>
    <meta:user-defined meta:name="OVERHEIDop.PrbID/DC.identifier">prb-2026-13911</meta:user-defined>
    <meta:user-defined meta:name="OVERHEIDop.versieInformatie"/>
  </office:meta>
</office:document-meta>
</file>