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mgevingsvergunning, Marijkestraat 1-47 (oneven) en Van Weelstraat 11-17 (oneven) te Ooltgenspl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nielen of opzettelijk beschadigen van nesten, rustplaatsen of het opzettelijk wegnemen van nesten van de huismus en de gierzwaluw en het opzettelijk verstoren, alsmede het beschadigen of vernielen van de voortplantingsplaatsen of rustplaatsen van de gewone dwergvleermuis en de ruige dwergvleermuis in verband met het uitvoeren van renovatiewerkzaamheden aan 28 woningen. De locatie betreft de <text:span text:style-name="nadrukvet">Marijkestraat 1-47 (oneven), 3257 AK en Van Weelstraat 11-17 (oneven), 3257 BB te Ooltgensplaat.</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5 augustus 2026. Een belanghebbende kan tot en met 16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4377</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1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Rubriek/DC.type">andere beschikking</meta:user-defined>
    <meta:user-defined meta:name="DCTERMS.abstract">Het renoveren van 3 woonblokken met de aanwezigheid hierbij van de huismus, de gierzwaluw, de gewone dwergvleermuis en de ruige dwergvleermuis.</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Beschikking omgevingsvergunning, Marijkestraat 1-47 (oneven) en Van Weelstraat 11-17 (oneven) te Ooltgensplaat</meta:user-defined>
    <meta:user-defined meta:name="DCTERMS.W3CDTF/DCTERMS.available">2026-08-14</meta:user-defined>
    <meta:user-defined meta:name="DCTERMS.W3CDTF/OVERHEIDop.jaargang">2026</meta:user-defined>
    <meta:user-defined meta:name="OVERHEIDop.publicationIssue">13910</meta:user-defined>
    <meta:user-defined meta:name="OVERHEIDop.PrbID/DC.identifier">prb-2026-13910</meta:user-defined>
    <meta:user-defined meta:name="OVERHEIDop.versieInformatie"/>
  </office:meta>
</office:document-meta>
</file>