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 en fauna-activiteit locatie Zutphensestraatweg 53 te Ellec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 en fauna-activiteit voor de das, gewone dwergvleermuis, watervleermuis, hazelworm, ringslang, grote vos, grote weerschijnvlinder en kleine marterachtigen (wezel, hermelijn en bunzing) voor sloop en nieuwbouw van productiebedrijf Vitens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2330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2330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9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flora en fauna-activiteit locatie Zutphensestraatweg 53 te Ellecom</meta:user-defined>
    <meta:user-defined meta:name="OVERHEIDop.datumEindeReactietermijn">2026-09-25</meta:user-defined>
    <meta:user-defined meta:name="OVERHEIDop.TilID/OVERHEIDop.terinzageleggingOP">til-2026-32260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896</meta:user-defined>
    <meta:user-defined meta:name="OVERHEIDop.PrbID/DC.identifier">prb-2026-13896</meta:user-defined>
    <meta:user-defined meta:name="OVERHEIDop.versieInformatie"/>
  </office:meta>
</office:document-meta>
</file>