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22, km 15.0-15.7, N830, km 8.1-8.5 en N848, km 3.7-3.8 in Vuren, Andel en Poeder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bijzonder gebruik van de weg en plaatsen van verwijsbor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949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949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9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Provincie Gelderland Omgevingsverordening Gelderland, locatie provinciale weg N322, km 15.0-15.7, N830, km 8.1-8.5 en N848, km 3.7-3.8 in Vuren, Andel en Poederoijen</meta:user-defined>
    <meta:user-defined meta:name="OVERHEIDop.datumEindeReactietermijn">2026-09-25</meta:user-defined>
    <meta:user-defined meta:name="OVERHEIDop.TilID/OVERHEIDop.terinzageleggingOP">til-2026-32243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890</meta:user-defined>
    <meta:user-defined meta:name="OVERHEIDop.PrbID/DC.identifier">prb-2026-13890</meta:user-defined>
    <meta:user-defined meta:name="OVERHEIDop.versieInformatie"/>
  </office:meta>
</office:document-meta>
</file>