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flora- en fauna activiteit, locatie Van Anrooijstraat 2 tot en met 34 (alleen even huisnummers) te Zaltb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verleend op grond van de Omgevingswet voor een flora- en fauna activiteit in verband met het renoveren en verduurzamen van 17 woning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599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15994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common-al"/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Provincie Gelderland Omgevingswet, flora- en fauna activiteit, locatie Van Anrooijstraat 2 tot en met 34 (alleen even huisnummers) te Zaltbommel</meta:user-defined>
    <meta:user-defined meta:name="OVERHEIDop.datumEindeReactietermijn">2026-09-25</meta:user-defined>
    <meta:user-defined meta:name="OVERHEIDop.TilID/OVERHEIDop.terinzageleggingOP">til-2026-32235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886</meta:user-defined>
    <meta:user-defined meta:name="OVERHEIDop.PrbID/DC.identifier">prb-2026-13886</meta:user-defined>
    <meta:user-defined meta:name="OVERHEIDop.versieInformatie"/>
  </office:meta>
</office:document-meta>
</file>