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Bomenbuurt (Kastanjestraat, Berkenstraat, Esdoornstraat en Wilgenkade) te Krommenie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4 augustus 2026 een aanvraag voor een omgevingsvergunning ontvangen. Het gaat over sloop van 30 woningen en nieuwbouw van 51 nieuwe wooneenheden gelegen aan Bomenbuurt (Kastanjestraat, Berkenstraat, Esdoornstraat en Wilgenkade) te Krommenie. De aanvraag is geregistreerd onder het kenmerk OMG-088224/Z26-0827405.</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224/Z26-0827405)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88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8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8224/Z26-0827405</meta:user-defined>
    <dc:language>nl</dc:language>
    <meta:user-defined meta:name="OVERHEIDop.locatietype/OVERHEIDop.gebiedsmarkering">Vlak</meta:user-defined>
    <meta:user-defined meta:name="DC.title">Ontvangst aanvraag omgevingsvergunning Bomenbuurt (Kastanjestraat, Berkenstraat, Esdoornstraat en Wilgenkade) te Krommenie (flora- en fauna)</meta:user-defined>
    <meta:user-defined meta:name="DCTERMS.W3CDTF/DCTERMS.available">2026-08-14</meta:user-defined>
    <meta:user-defined meta:name="DCTERMS.W3CDTF/OVERHEIDop.jaargang">2026</meta:user-defined>
    <meta:user-defined meta:name="OVERHEIDop.publicationIssue">13883</meta:user-defined>
    <meta:user-defined meta:name="OVERHEIDop.PrbID/DC.identifier">prb-2026-13883</meta:user-defined>
    <meta:user-defined meta:name="OVERHEIDop.versieInformatie"/>
  </office:meta>
</office:document-meta>
</file>