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Perceel EMD02B2208 nabij Zomerdijkje 18 te Egmond aan den Hoef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Bergen (NH) op 4 augustus 2026 een aanvraag voor een omgevingsvergunning ontvangen. Het gaat over schonen watergang gelegen aan Perceel EMD02B2208 nabij Zomerdijkje 18 te Egmond aan den Hoef. De aanvraag is geregistreerd onder het kenmerk OMG-088229/Z26-0827412.</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Gemeente Bergen (NH)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229/Z26-082741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229/Z26-0827412</meta:user-defined>
    <dc:language>nl</dc:language>
    <meta:user-defined meta:name="OVERHEIDop.locatietype/OVERHEIDop.gebiedsmarkering">Vlak</meta:user-defined>
    <meta:user-defined meta:name="DC.title">Ontvangst aanvraag omgevingsvergunning Perceel EMD02B2208 nabij Zomerdijkje 18 te Egmond aan den Hoef (flora- en fauna</meta:user-defined>
    <meta:user-defined meta:name="DCTERMS.W3CDTF/DCTERMS.available">2026-08-14</meta:user-defined>
    <meta:user-defined meta:name="DCTERMS.W3CDTF/OVERHEIDop.jaargang">2026</meta:user-defined>
    <meta:user-defined meta:name="OVERHEIDop.publicationIssue">13882</meta:user-defined>
    <meta:user-defined meta:name="OVERHEIDop.PrbID/DC.identifier">prb-2026-13882</meta:user-defined>
    <meta:user-defined meta:name="OVERHEIDop.versieInformatie"/>
  </office:meta>
</office:document-meta>
</file>