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t Jagerspaadje 28 te Loosdrecht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3 augustus 2026 een aanvraag voor een omgevingsvergunning ontvangen. Het gaat over de sloop van een clubhuis gelegen aan 't Jagerspaadje 28 te Loosdrecht. De aanvraag is geregistreerd onder het kenmerk OMG-088176/Z26-0827354.</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176/Z26-082735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176/Z26-0827354</meta:user-defined>
    <dc:language>nl</dc:language>
    <meta:user-defined meta:name="OVERHEIDop.locatietype/OVERHEIDop.gebiedsmarkering">Adres</meta:user-defined>
    <meta:user-defined meta:name="DC.title">Ontvangst aanvraag omgevingsvergunning 't Jagerspaadje 28 te Loosdrecht (flora- en fauna)</meta:user-defined>
    <meta:user-defined meta:name="DCTERMS.W3CDTF/DCTERMS.available">2026-08-14</meta:user-defined>
    <meta:user-defined meta:name="DCTERMS.W3CDTF/OVERHEIDop.jaargang">2026</meta:user-defined>
    <meta:user-defined meta:name="OVERHEIDop.publicationIssue">13881</meta:user-defined>
    <meta:user-defined meta:name="OVERHEIDop.PrbID/DC.identifier">prb-2026-13881</meta:user-defined>
    <meta:user-defined meta:name="OVERHEIDop.versieInformatie"/>
  </office:meta>
</office:document-meta>
</file>