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vergunning nodig - Antonie van Leeuwenhoeklaan 17, Bilthoven - Plaatsen twee tijdelijke koelcontainers</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De omgevingsvergunning voor het plaatsen van twee tijdelijke koelcontainers met een instandhoudingstermijn van 5 jaar wordt positief geweigerd. Dit betekent dat de Omgevingsdienst heeft vastgesteld dat er voor de aangevraagde activiteiten op dit moment geen vergunning nodig is. </text:p>
            <text:p text:style-name="common-al">Aanvrager: Stichting Antonie van Leeuwenhoek-terrein</text:p>
            <text:p text:style-name="common-al">Zaaknummer: OD2026-0046764</text:p>
            <text:p text:style-name="common-al">DSO nummer: 2026071700789</text:p>
            <text:p text:style-name="common-al">Uitkomst besluit: geen vergunning nodig</text:p>
            <text:p text:style-name="common-al">Datum besluit: 11-08-2026</text:p>
            <text:p text:style-name="common-al">Bezwaar in te dienen tot en met: 22-09-2026</text:p>
            <text:p text:style-name="common-al">Namens: Provincie Utrecht</text:p>
            <text:p text:style-name="common-al">Wilt u de gepubliceerde documenten behorende bij deze bekendmaking in zien, klik dan <text:a xlink:href="https://edataloket.odnzkg.nl/?q=%7B%22search%22:%22OD2026-0046764%22,%22aggs%22:%7B%22odnzkg_zaak_nummer%22:%7B%22key%22:%22odnzkg_zaak_nummer%22,%22field%22:%22odnzkg.zaak.nummer.keyword%22,%22fields%22:[],%22type%22:%22keyword%22,%22data%22:[%22OD2026-0046764%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deputeerde staten van Utrecht, T.a.v. de secretaris van de Awb-adviescommissie, Postbus 80300, 3508 TH Utrecht.</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Midden-Nederland, Afdeling bestuursrecht, Postbus 16005, 3500 DA Utrecht.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87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7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7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6764</meta:user-defined>
    <meta:user-defined meta:name="DCTERMS.abstract">het plaatsen van twee tijdelijke koelcontainers t.b.v. bedrijfsactiviteiten voor een instandhoudingstermijn van 5 jaar</meta:user-defined>
    <dc:language>nl</dc:language>
    <meta:user-defined meta:name="OVERHEIDop.locatietype/OVERHEIDop.gebiedsmarkering">Vlak</meta:user-defined>
    <meta:user-defined meta:name="DC.title">Geen vergunning nodig - Antonie van Leeuwenhoeklaan 17, Bilthoven - Plaatsen twee tijdelijke koelcontainers</meta:user-defined>
    <meta:user-defined meta:name="DCTERMS.W3CDTF/DCTERMS.available">2026-08-13</meta:user-defined>
    <meta:user-defined meta:name="DCTERMS.W3CDTF/OVERHEIDop.jaargang">2026</meta:user-defined>
    <meta:user-defined meta:name="OVERHEIDop.publicationIssue">13878</meta:user-defined>
    <meta:user-defined meta:name="OVERHEIDop.PrbID/DC.identifier">prb-2026-13878</meta:user-defined>
    <meta:user-defined meta:name="OVERHEIDop.versieInformatie"/>
  </office:meta>
</office:document-meta>
</file>