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slopen van alle tanks in tankput 4 en 5 in het kader van project Rainbow 5 aan de Oude Maasweg 4 te Rotterdam-Botl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Onderwerp</text:p>
            <text:p text:style-name="common-al">Gedeputeerde Staten van Zuid-Holland hebben op 22 juli 2026 een aanvraag voor een omgevingsvergunning ontvangen voor LBC Rotterdam B.V., gevestigd aan de Oude Maasweg 4, 3197 KJ te Rotterdam-Botlek. De aanvraag betreft het slopen van alle tanks in tankput 4 en 5 in het kader van project rainbow 5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20895 en/of het verzoeknummer: 202607220074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20895 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het slopen van alle tanks in tankput 4 en 5 in het kader van project Rainbow 5 aan de Oude Maasweg 4 te Rotterdam-Botl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76</meta:user-defined>
    <meta:user-defined meta:name="OVERHEIDop.PrbID/DC.identifier">prb-2026-13876</meta:user-defined>
    <meta:user-defined meta:name="OVERHEIDop.versieInformatie"/>
  </office:meta>
</office:document-meta>
</file>