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agrarische opstallen nabij Kreelseweg 94 te 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 en fauna-activiteit voor de sloop en renovatie van de agrarische opstallen nabij Kreelseweg 94 voor huismus, kerkuil, zwarte roodstaart, gewone dwergvleermuis, gewone grootoorvleermuis, steenmarter en wezel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99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994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Provincie Gelderland Omgevingswet Flora en fauna-activiteit locatie agrarische opstallen nabij Kreelseweg 94 te Ede</meta:user-defined>
    <meta:user-defined meta:name="OVERHEIDop.datumEindeReactietermijn">2026-09-25</meta:user-defined>
    <meta:user-defined meta:name="OVERHEIDop.TilID/OVERHEIDop.terinzageleggingOP">til-2026-32221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75</meta:user-defined>
    <meta:user-defined meta:name="OVERHEIDop.PrbID/DC.identifier">prb-2026-13875</meta:user-defined>
    <meta:user-defined meta:name="OVERHEIDop.versieInformatie"/>
  </office:meta>
</office:document-meta>
</file>