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Reglement Verkeersregels en Verkeerstekens 1990 (RVV 1990), locatie alle provinciale wegen in Gelderland, in alle gemeenten in Geld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ontheffing op grond van de Reglement Verkeersregels en Verkeerstekens 1990 (RVV 1990) verleend aan een provinciale medewerker afdeling VVHH team toezicht en handhaving omgevingswet 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781</text:p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781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6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6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6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Provincie</meta:user-defined>
    <meta:user-defined meta:name="DC.title">Provincie Gelderland Reglement Verkeersregels en Verkeerstekens 1990 (RVV 1990), locatie alle provinciale wegen in Gelderland, in alle gemeenten in Gelderland</meta:user-defined>
    <meta:user-defined meta:name="OVERHEIDop.datumEindeReactietermijn">2026-09-24</meta:user-defined>
    <meta:user-defined meta:name="OVERHEIDop.TilID/OVERHEIDop.terinzageleggingOP">til-2026-32205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65</meta:user-defined>
    <meta:user-defined meta:name="OVERHEIDop.PrbID/DC.identifier">prb-2026-13865</meta:user-defined>
    <meta:user-defined meta:name="OVERHEIDop.versieInformatie"/>
  </office:meta>
</office:document-meta>
</file>