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aanvraag voor een vergunning voor het plaatsen van waarschuwingsborden en het leggen van rijplaten vanwege werkverkeer op de N337, provinciale weg Zwolle - Deventer, tussen hectometerpunten 18.520 en 18.95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5 mei 2026 een aanvraag ontvangen voor een vergunning voor het plaatsen van waarschuwingsborden en het leggen van rijplaten vanwege werkverkeer op de N337, provinciale weg Zwolle - Deventer, tussen hectometerpunten 18.520 en 18.950.</text:p>
            <text:p text:style-name="common-al">Gedeputeerde Staten hebben besloten dat het verzoek voor een vergunning wordt verleend.</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8899 bellen. In het besluit kunt u lezen over de mogelijkheid voor het indienen van bezwaar. De termijn voor het indienen van bezwaar eindigt op 22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8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115</meta:user-defined>
    <meta:user-defined meta:name="DCTERMS.abstract">Besluit op een aanvraag voor een vergunning voor het plaatsen van waarschuwingsborden en het leggen van rijplaten vanwege werkverkeer op de N337, provinciale weg Zwolle - Deventer, tussen hectometerpunten 18.520 en 18.950.</meta:user-defined>
    <dc:language>nl</dc:language>
    <meta:user-defined meta:name="OVERHEIDop.locatietype/OVERHEIDop.gebiedsmarkering">Vlak</meta:user-defined>
    <meta:user-defined meta:name="DC.title">Besluit op een aanvraag voor een vergunning voor het plaatsen van waarschuwingsborden en het leggen van rijplaten vanwege werkverkeer op de N337, provinciale weg Zwolle - Deventer, tussen hectometerpunten 18.520 en 18.950</meta:user-defined>
    <meta:user-defined meta:name="DCTERMS.W3CDTF/DCTERMS.available">2026-08-13</meta:user-defined>
    <meta:user-defined meta:name="DCTERMS.W3CDTF/OVERHEIDop.jaargang">2026</meta:user-defined>
    <meta:user-defined meta:name="OVERHEIDop.publicationIssue">13864</meta:user-defined>
    <meta:user-defined meta:name="OVERHEIDop.PrbID/DC.identifier">prb-2026-13864</meta:user-defined>
    <meta:user-defined meta:name="OVERHEIDop.versieInformatie"/>
  </office:meta>
</office:document-meta>
</file>