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14, km 33.9-34.3, N346, km 3.0-4.3 en N826 km 1.0-6.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tijdelijke verkeersmaatregelen en omleidingsborden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554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554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6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Provincie Gelderland Omgevingsverordening Gelderland, locatie provinciale weg N314, km 33.9-34.3, N346, km 3.0-4.3 en N826 km 1.0-6.7</meta:user-defined>
    <meta:user-defined meta:name="OVERHEIDop.datumEindeReactietermijn">2026-09-24</meta:user-defined>
    <meta:user-defined meta:name="OVERHEIDop.TilID/OVERHEIDop.terinzageleggingOP">til-2026-32199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61</meta:user-defined>
    <meta:user-defined meta:name="OVERHEIDop.PrbID/DC.identifier">prb-2026-13861</meta:user-defined>
    <meta:user-defined meta:name="OVERHEIDop.versieInformatie"/>
  </office:meta>
</office:document-meta>
</file>