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36, km 16.0-17.5 en N837, km 0.1-4.7 in Randwijk, Zetten en He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566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566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Provincie Gelderland Omgevingsverordening Gelderland, locatie provinciale weg N836, km 16.0-17.5 en N837, km 0.1-4.7 in Randwijk, Zetten en Heteren</meta:user-defined>
    <meta:user-defined meta:name="OVERHEIDop.datumEindeReactietermijn">2026-09-24</meta:user-defined>
    <meta:user-defined meta:name="OVERHEIDop.TilID/OVERHEIDop.terinzageleggingOP">til-2026-32189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55</meta:user-defined>
    <meta:user-defined meta:name="OVERHEIDop.PrbID/DC.identifier">prb-2026-13855</meta:user-defined>
    <meta:user-defined meta:name="OVERHEIDop.versieInformatie"/>
  </office:meta>
</office:document-meta>
</file>