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13 km. 0.2 en N820 km. 6.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ANPR-camera's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104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104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4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DC.title">Provincie Gelderland Omgevingsverordening Gelderland, locatie provinciale weg N313 km. 0.2 en N820 km. 6.8.</meta:user-defined>
    <meta:user-defined meta:name="OVERHEIDop.TilID/OVERHEIDop.terinzageleggingOP">til-2026-32180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48</meta:user-defined>
    <meta:user-defined meta:name="OVERHEIDop.PrbID/DC.identifier">prb-2026-13848</meta:user-defined>
    <meta:user-defined meta:name="OVERHEIDop.versieInformatie"/>
  </office:meta>
</office:document-meta>
</file>