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aanvraag voor toestemming voor het evenement 'Gondelvaart Belt Schutsloot' op 14 augustus 2026 op de V08, provinciale vaarweg Zwartsluis - Walengracht, tussen hectometerpunten 3.350 en 4.1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ni 2026 ontvingen wij een aanvraag voor een het behandelen van een aanvraag voor een beschikking op de V08, provinciale vaarweg Zwartsluis - Walengracht, tussen hectometerpunten 3.350 en 4.118. Gedeputeerde Staten hebben besloten dat de toestemm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2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84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222</meta:user-defined>
    <meta:user-defined meta:name="DCTERMS.abstract">Besluit op een aanvraag voor toestemming voor het evenement 'Gondelvaart Belt Schutsloot' op 14 augustus 2026 op de V08, provinciale vaarweg Zwartsluis - Walengracht, tussen hectometerpunten 3.350 en 4.118.</meta:user-defined>
    <dc:language>nl</dc:language>
    <meta:user-defined meta:name="OVERHEIDop.locatietype/OVERHEIDop.gebiedsmarkering">Lijn</meta:user-defined>
    <meta:user-defined meta:name="DC.title">Besluit op een aanvraag voor toestemming voor het evenement 'Gondelvaart Belt Schutsloot' op 14 augustus 2026 op de V08, provinciale vaarweg Zwartsluis - Walengracht, tussen hectometerpunten 3.350 en 4.118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47</meta:user-defined>
    <meta:user-defined meta:name="OVERHEIDop.PrbID/DC.identifier">prb-2026-13847</meta:user-defined>
    <meta:user-defined meta:name="OVERHEIDop.versieInformatie"/>
  </office:meta>
</office:document-meta>
</file>