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 en fauna-activiteit locatie Geitenbergweg 3 te Di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flora en fauna-activiteit voor de gewone dwergvleermuis, ruige dwergvleermuis en huismus voor sloop en nieuwbouw.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3591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3591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3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flora en fauna-activiteit locatie Geitenbergweg 3 te Dieren</meta:user-defined>
    <meta:user-defined meta:name="OVERHEIDop.datumEindeReactietermijn">2026-09-24</meta:user-defined>
    <meta:user-defined meta:name="OVERHEIDop.TilID/OVERHEIDop.terinzageleggingOP">til-2026-32153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37</meta:user-defined>
    <meta:user-defined meta:name="OVERHEIDop.PrbID/DC.identifier">prb-2026-13837</meta:user-defined>
    <meta:user-defined meta:name="OVERHEIDop.versieInformatie"/>
  </office:meta>
</office:document-meta>
</file>