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10743i0ed1c2df-98c9-4539-ab90-3514e550a56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zda zonder kentekens op carpoolplaats Hannie Schaftweg verwijderd onder toepassing spoedbestuursdwang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Gedeputeerde Staten van Flevoland maken het volgende bekend</text:span>
          </text:p>
            <text:p text:style-name="common-al">Op 31 juli 2026 is een auto verwijderd onder toepassing van spoedbestuursdwang van de carpoolplaats Hannie Schaftweg langs de N717, nabij hmp. 1.0. Het gaat om een blauwe Mazda zonder kentekens die zich, in ieder geval, sinds 25 juni 2026 op de carpoolplaats bevond. </text:p>
            <text:p text:style-name="common-al">De eigenaar kan niet worden achterhaald. <text:span text:style-name="nadrukvet">Middels deze publicatie informeren wij de eigenaar over de toegepaste spoedbestuursdwang en roepen wij de eigenaar op om de auto op te halen.</text:span></text:p>
            <text:p text:style-name="common-al">
            <text:span text:style-name="nadrukvet">Reden voor het wegslepen</text:span>
          </text:p>
            <text:p text:style-name="common-al">De auto is weggesleept, omdat de auto is gestript. Hiermee is de auto een object geworden voor vernieling en kon er gevaar optreden voor de gebruikers van de weg en de provinciale eigendommen.</text:p>
            <text:p text:style-name="common-al">
            <text:span text:style-name="nadrukvet">Ophalen van de auto</text:span>
          </text:p>
            <text:p text:style-name="common-al">Uw auto staat opgeslagen bij Delta Berging en Transport B.V.. U wordt dringend verzocht uw auto <text:span text:style-name="nadrukvet">binnen één week na bekendmaking van deze publicatie </text:span>op te halen bij de berger en de kosten voor het wegslepen en stallen van de auto te voldoen. Voor het maken van een afspraak voor het ophalen van de auto kunt u bellen naar: 0341 – 433 274.</text:p>
            <text:p text:style-name="common-al">
            <text:span text:style-name="nadrukvet">Wacht u niet te lang</text:span>
          </text:p>
            <text:p text:style-name="common-al">De auto wordt minimaal twee weken opgeslagen, afhankelijk van de getaxeerde waarde. Als de auto niet wordt opgehaald, wordt de auto uiteindelijk verkocht aan een sloopbedrijf.</text:p>
            <text:p text:style-name="common-al">
            <text:span text:style-name="nadrukvet">Constatering van de overtreding </text:span>
          </text:p>
            <text:p text:style-name="common-al">Op 25 juni 2026 is door een provinciale toezichthouder een melding gemaakt van een achtergelaten auto op de carpoolplaats aan de Hannie Schaftweg langs de N717, nabij hmp. 1.0. Het betreft een blauwe Mazda zonder kentekens. </text:p>
            <text:p text:style-name="common-al">Inmiddels is de auto gestript. De provincie heeft daarom besloten om spoedbestuursdwang toe te passen en uw auto te verwijderen.</text:p>
            <text:p text:style-name="common-al">
            <text:span text:style-name="nadrukvet">Bevoegdheid tot handhaving</text:span>
          </text:p>
            <text:p text:style-name="common-al">Gedeputeerde Staten zijn bevoegd op grond van artikel 122 van de Provinciewet in samenhang met afdeling 5.3 van de Algemene wet bestuursrecht tot het toepassen van spoedbestuursdwang teneinde de overtreding te beëindigen.</text:p>
            <text:list text:style-name="id1-3-2-1-1-15">
              <text:list-item text:style-override="id1-3-2-1-1-15-1">
                <text:number>1.</text:number>
                <text:p text:style-name="al">
                <text:span text:style-name="nadrukondlijn">Belangenafweging</text:span>
              </text:p>
              </text:list-item>
            </text:list>
            <text:p text:style-name="common-al">De feitelijke situatie waarin uw auto onbeheerd was achtergelaten, langer dan twee weken op de carpoolplaats stond en de auto zich niet op de openbare weg mag bevinden, was niet in overeenstemming met de Omgevingsverordening provincie Flevoland. Op grond van art. 9.25a van de Omgevingsverordening provincie Flevoland is het binnen het beperkingengebied provinciale wegen verboden zich van een voertuig te ontdoen. De kentekenhouder wordt geacht zich van een voertuig te hebben ontdaan als het voertuig zich niet op de openbare weg mag bevinden en/of langer dan twee weken op de parkeerplaats of carpoolplaats staat.</text:p>
            <text:p text:style-name="common-al">Op 25 juni 2026, 29 juni 2026 en 3 juli 2026 hebben de toezichthouders flyers aangeplakt op uw auto met het verzoek om de auto te verwijderen. Daarnaast heeft de provincie u, door middel van aanplakking, op 15 juli 2026 geïnformeerd over het voornemen tot het toepassen van bestuursdwang. Gelet op het feit dat uw auto zich langer dan twee weken op de carpoolplaats bevond en dat de APK verlopen was van de auto, wordt er vanuit gegaan dat u zich van uw auto heeft ontdaan. </text:p>
            <text:p text:style-name="common-al">Wij hebben bij de beoordeling om over te gaan tot het toepassen van spoedbestuursdwang rekening gehouden met het algemeen belang dat wordt gediend met het optreden tegen illegale situaties en met het voorkomen van ongewenste precedentwerking. Wij zijn van oordeel dat sprake is van een dermate onveilige situatie dat er handhavend diende te worden opgetreden. Doordat uw auto een object is geworden voor vernieling kon er gevaar optreden voor de gebruikers van de weg en de provinciale eigendommen. De belangen van de gebruikers van de weg en de provinciale eigendommen wegen zwaarder dan het belang dat u heeft bij het laten voortduren van de illegale situatie. Om die reden diende er handhavend te worden opgetreden tegen de overtreding.</text:p>
            <text:list text:style-name="id1-3-2-1-1-19">
              <text:list-item text:style-override="id1-3-2-1-1-19-1">
                <text:number>2.</text:number>
                <text:p text:style-name="al">
                <text:span text:style-name="nadrukondlijn">Begunstigingstermijn</text:span>
              </text:p>
              </text:list-item>
            </text:list>
            <text:p text:style-name="common-al">Gelet op artikel 5:32 lid 2 van de Algemene wet bestuursrecht hebben wij geoordeeld dat de situatie zo spoedeisend was dat een besluit niet kan worden afgewacht. We hebben om die reden uw auto laten verwijderen.</text:p>
            <text:p text:style-name="common-al">
            <text:span text:style-name="nadrukvet">Kostenverhaal</text:span>
          </text:p>
            <text:p text:style-name="common-al">Gelet op onze bevoegdheid op grond van artikel 5:25 van de Algemene wet bestuursrecht zullen wij alle gemaakte kosten in verband met het toepassen van de bestuursdwang, zoals het verwijderen van de auto, stallingskosten en de nog te maken kosten bij u in rekening brengen. </text:p>
            <text:p text:style-name="common-al">
            <text:span text:style-name="nadrukvet">Contact</text:span>
          </text:p>
            <text:p text:style-name="common-al">Voor informatie over de inhoud of de procedure, kunt u terecht bij provincie Flevoland, Visarenddreef 1 te Lelystad. Bel 0320 – 265 265 of mail naar <text:a xlink:href="mailto:info@flevoland.nl" xlink:type="simple"><text:span text:style-name="nadrukondlijn">info@flevoland.nl</text:span></text:a>. </text:p>
            <text:p text:style-name="common-al">
            <text:span text:style-name="nadrukvet">Bezwaar</text:span>
          </text:p>
            <text:p text:style-name="common-al">Tegen dit besluit kunt u binnen zes weken na datum van verzending van deze brief schriftelijk bij ons bezwaar maken. Uw bezwaarschrift dient ondertekend te zijn en voorzien van uw naam en adres, de datum, een omschrijving van het besluit waartegen het bezwaar is gericht en de gronden van het bezwaar.</text:p>
            <text:p text:style-name="common-al">Nadere informatie over de bezwaarprocedure treft u aan in het hierna volgende informatieblad.</text:p>
            <text:p text:style-name="common-al">Hoogachtend,</text:p>
            <text:p text:style-name="common-al">Gedeputeerde Staten van Flevoland,</text:p>
            <text:p text:style-name="common-al">namens deze,</text:p>
            <text:p text:style-name="common-al">Concerndirecteur</text:p>
            <text:p text:style-name="common-al">J. van der Sloot</text:p>
            <text:p text:style-name="common-al">
            <text:span text:style-name="nadrukvet">
              <text:span text:style-name="nadrukcur">Afbeelding</text:span>
            </text:span>
          </text:p>
            <text:p text:style-name="common-al">
            <draw:frame><draw:text-box><text:section text:name="plaatje_id1-3-2-1-1-34-1" text:style-name="plaatje">
              <text:p text:style-name="illustratie_id1-3-2-1-1-34-1-1"><draw:frame draw:style-name="illustratie_id1-3-2-1-1-34-1-1" text:anchor-type="paragraph" svg:width="100mm" svg:height="86.8mm"><draw:image xlink:href="Pictures/Schermafbeelding2026-08-11110743i0ed1c2df-98c9-4539-ab90-3514e550a56a.png" xlink:type="simple"/></draw:frame></text:p>
            </text:section></draw:text-box></draw:frame>
          </text:p>
            <text:p text:style-name="common-al">
            <text:span text:style-name="nadrukvet">Informatieblad bezwaarprocedure Gedeputeerde Staten van Flevoland</text:span>
          </text:p>
            <text:p text:style-name="common-al">
            <text:span text:style-name="nadrukvet">Bezwaar</text:span>
          </text:p>
            <text:p text:style-name="common-al">Tegen onze besluiten kunt u op grond van artikel 7:1 van de Algemene wet bestuursrecht binnen zes weken na datum van verzending ervan bij ons schriftelijk bezwaar maken. Uw bezwaarschrift dient ondertekend en voorzien te zijn van uw naam en adres, de datum, een omschrijving van het besluit waartegen het bezwaar is gericht en de gronden van het bezwaar. U dient het bezwaar in op onze website <text:a xlink:href="https://www.flevoland.nl/loket/loketoverview/bezwaar-tegen-beslissing-provincie-6365" xlink:type="simple"><text:span text:style-name="nadrukondlijn">https://www.flevoland.nl/loket/loketoverview/bezwaar-tegen-beslissing-provincie-6365</text:span></text:a></text:p>
            <text:p text:style-name="common-al">
            <text:span text:style-name="nadrukvet">Verzoek om voorlopige voorziening</text:span>
          </text:p>
            <text:p text:style-name="common-al">Wanneer u van mening bent dat, in afwachting van de behandeling van uw bezwaarschrift, een voorlopige voorziening moet worden getroffen, kunt u een verzoek daartoe indienen bij de voorzieningenrechter. Het adres is Rechtbank Midden-Nederland, Afdeling Bestuursrecht, voorlopige voorzieningen, Postbus 16005, 3500 DA Utrecht. Uw verzoek om voorlopige voorziening wordt pas in behandeling genomen wanneer u griffierecht heeft betaald. De rechtbank laat u weten hoe hoog het griffierecht is en op welke wijze u dit kunt overmaken.</text:p>
            <text:p text:style-name="common-al">
            <text:span text:style-name="nadrukvet">Overslaan van de bezwaarschriftenprocedure</text:span>
          </text:p>
            <text:p text:style-name="common-al">Op grond van artikel 7:1a van de Algemene wet bestuursrecht kunt u in uw bezwaarschrift aangeven dat u de bezwaarschriftenprocedure wilt overslaan en rechtstreeks in beroep wilt gaan bij de bestuursrechter. In artikel 7:1 a tweede lid van de Algemene wet bestuursrecht is bepaald dat wij een dergelijk verzoek in ieder geval moeten afwijzen wanneer: A) het bezwaarschrift is gericht tegen het niet op tijd nemen van een besluit. B) tegen het besluit door een andere belanghebbende ook een ander bezwaarschrift is ingediend waarin zo’n verzoek niet is gedaan en dit bezwaarschrift ontvankelijk is. </text:p>
            <text:p text:style-name="common-al">Wij stemmen alleen in met het verzoek om de bezwaarschriftenprocedure over te slaan, wanneer de zaak daarvoor geschikt is. Wanneer dit het geval is, zenden wij het bezwaarschrift door aan de bevoegde rechter.</text:p>
            <text:p text:style-name="common-al">
            <text:span text:style-name="nadrukvet">Proceskostenvergoeding</text:span>
          </text:p>
            <text:p text:style-name="last-al">Tot slot wijzen wij u er nog op dat u op grond van artikel 7:15, tweede lid van de Algemene wet bestuursrecht bij ons – voordat wij een besluit hebben genomen op uw bezwaarschrift – een verzoek kunt indienen om de kosten die u redelijkerwijs in verband met de behandeling van uw bezwaarschrift moet maken, te vergoeden. Daarbij gaat het bijvoorbeeld om kosten van rechtsbijstand, kosten van een getuige/deskundige; reis- en verblijfkosten, kosten van uittreksels uit openbare registers, telefoongesprekken. Bij het indienen van zo’n verzoek moet u het bedrag van de vergoeding aangeven en stukken overleggen waaruit blijkt dat u deze kosten daadwerkelijk heeft gemaakt. Bij het besluit dat wij op het bezwaarschrift nemen, wordt tegelijkertijd een besluit genomen op een ingediend verzoek om vergoeding van de kost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4-1-1" style:parent-style-name="Standard">
      <style:paragraph-properties style:line-spacing="0mm" style:text-autospace="none" ofo:line-height="0.001cm"/>
    </style:style>
    <style:style style:family="graphic" style:name="illustratie_id1-3-2-1-1-3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levoland</text:p>
            </table:table-cell>
            <table:table-cell office:value-type="string" table:style-name="header.C">
              <text:p text:style-name="headerright"><text:span text:style-name="nr">Nr. 1382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2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2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Flevoland</meta:user-defined>
    <meta:user-defined meta:name="OVERHEID.Informatietype/DC.type">officiële publicatie</meta:user-defined>
    <meta:user-defined meta:name="OVERHEID.Provincie/DCTERMS.publisher">Flevoland</meta:user-defined>
    <meta:user-defined meta:name="OVERHEID.Provincie/OVERHEID.authority">Flevo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528571</meta:user-defined>
    <dc:language>nl</dc:language>
    <meta:user-defined meta:name="OVERHEIDop.locatietype/OVERHEIDop.gebiedsmarkering">Weg</meta:user-defined>
    <meta:user-defined meta:name="DC.title">Mazda zonder kentekens op carpoolplaats Hannie Schaftweg verwijderd onder toepassing spoedbestuursdwang</meta:user-defined>
    <meta:user-defined meta:name="DCTERMS.W3CDTF/DCTERMS.available">2026-08-14</meta:user-defined>
    <meta:user-defined meta:name="DCTERMS.W3CDTF/OVERHEIDop.jaargang">2026</meta:user-defined>
    <meta:user-defined meta:name="OVERHEIDop.publicationIssue">13827</meta:user-defined>
    <meta:user-defined meta:name="OVERHEIDop.PrbID/DC.identifier">prb-2026-13827</meta:user-defined>
    <meta:user-defined meta:name="OVERHEIDop.versieInformatie"/>
  </office:meta>
</office:document-meta>
</file>