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Kruisbergsestraat en Zilverbergweg te Over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vergunning verleend op grond van de Omgevingswet voor een flora- en fauna-activiteit voor de das, bunzing, steenuil, huismus en vleermuizen voor nieuwbouw aan de Kruisbergsestraat en Zilverbergweg te Overasselt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4804.</text:p>
            <text:p text:style-name="common-al"/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2025-004804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wet flora en fauna-activiteit locatie Kruisbergsestraat en Zilverbergweg te Overasselt</meta:user-defined>
    <meta:user-defined meta:name="OVERHEIDop.datumEindeReactietermijn">2026-09-24</meta:user-defined>
    <meta:user-defined meta:name="OVERHEIDop.TilID/OVERHEIDop.terinzageleggingOP">til-2026-32128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26</meta:user-defined>
    <meta:user-defined meta:name="OVERHEIDop.PrbID/DC.identifier">prb-2026-13826</meta:user-defined>
    <meta:user-defined meta:name="OVERHEIDop.versieInformatie"/>
  </office:meta>
</office:document-meta>
</file>