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Intrekking omgevingsvergunningsaanvraag voor flora- en fauna-activiteit door Faunabeheereenheid Zeeland voor verjagen wilde eend met ondersteunend afschot ter voorkoming van schade aan wintergerst op percelen aan de Weststraa t in Hulst</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maken bekend dat Faunabeheereenheid Zeeland op 17 juli 2026 de omgevingsvergunningsaanvraag voor een flora- en fauna-activiteit in het kader van artikel 5.1 lid 2 onder g van de Omgevingswet hebben ingetrokken. Het gaat om de vergunningsaanvraag voor het verjagen van wilde eend met ondersteunend afschot ter voorkoming van schade aan wintergerst op percelen aan de Weststraat te Hulst. Het gaat om de vergunningsaanvraag met de volgende gegevens:</text:p>
            <text:p text:style-name="last-al"/>
            <text:list text:style-name="id1-3-2-1-1-3">
              <text:list-item text:style-override="id1-3-2-1-1-3-1">
                <text:number>•</text:number>
                <text:p text:style-name="al">Locatie: percelen met kadastrale nummers HTN-01-W85 en HTN-01-W86 gelegen aan de Weststraat te Hulst;</text:p>
              </text:list-item>
              <text:list-item text:style-override="id1-3-2-1-1-3-2">
                <text:number>•</text:number>
                <text:p text:style-name="al">Aangevraagde activiteit(en): flora- en fauna-activiteit;</text:p>
              </text:list-item>
              <text:list-item text:style-override="id1-3-2-1-1-3-3">
                <text:number>•</text:number>
                <text:p text:style-name="al">Betreft: verjagen wilde eend met ondersteunend afschot ter voorkoming van schade aan wintergerst;</text:p>
              </text:list-item>
              <text:list-item text:style-override="id1-3-2-1-1-3-4">
                <text:number>•</text:number>
                <text:p text:style-name="al">Datum ontvangst: 10 juni 2026;</text:p>
              </text:list-item>
              <text:list-item text:style-override="id1-3-2-1-1-3-5">
                <text:number>•</text:number>
                <text:p text:style-name="al">Zaaknummer: 829740;</text:p>
              </text:list-item>
              <text:list-item text:style-override="id1-3-2-1-1-3-6">
                <text:number>•</text:number>
                <text:p text:style-name="al">DSO-verzoeknummer: 2026061000931.</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82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2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82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829740</meta:user-defined>
    <meta:user-defined meta:name="DCTERMS.abstract">Intrekking omgevingsvergunningsaanvraag voor flora- en fauna-activiteit door Faunabeheereenheid Zeeland voor verjagen wilde eend met ondersteunend afschot ter voorkoming van schade aan wintergerst op percelen aan de Weststraa t in Hulst.</meta:user-defined>
    <dc:language>nl</dc:language>
    <meta:user-defined meta:name="OVERHEIDop.locatietype/OVERHEIDop.gebiedsmarkering">Perceel</meta:user-defined>
    <meta:user-defined meta:name="OVERHEIDop.locatietype/OVERHEIDop.gebiedsmarkering">Perceel</meta:user-defined>
    <meta:user-defined meta:name="DC.title">Intrekking omgevingsvergunningsaanvraag voor flora- en fauna-activiteit door Faunabeheereenheid Zeeland voor verjagen wilde eend met ondersteunend afschot ter voorkoming van schade aan wintergerst op percelen aan de Weststraa t in Hulst</meta:user-defined>
    <meta:user-defined meta:name="DCTERMS.W3CDTF/DCTERMS.available">2026-08-13</meta:user-defined>
    <meta:user-defined meta:name="DCTERMS.W3CDTF/OVERHEIDop.jaargang">2026</meta:user-defined>
    <meta:user-defined meta:name="OVERHEIDop.publicationIssue">13823</meta:user-defined>
    <meta:user-defined meta:name="OVERHEIDop.PrbID/DC.identifier">prb-2026-13823</meta:user-defined>
    <meta:user-defined meta:name="OVERHEIDop.versieInformatie"/>
  </office:meta>
</office:document-meta>
</file>