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realiseren van een steiger, het innemen van een ligplaats en het behouden van een oevervoorziening in de Oude Rijn, ter hoogte van Noordzijde 54B te Bodegraven (242881)</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realiseren van een steiger, het innemen van een ligplaats met een pleziervaartuig het behouden van een oevervoorziening in de Oude Rijn, ter hoogte van Noordzijde 54B te Bodegraven.</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22-09-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81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1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1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4696</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realiseren van een steiger, het innemen van een ligplaats en het behouden van een oevervoorziening in de Oude Rijn, ter hoogte van Noordzijde 54B te Bodegraven (242881)</meta:user-defined>
    <meta:user-defined meta:name="DCTERMS.W3CDTF/DCTERMS.available">2026-08-13</meta:user-defined>
    <meta:user-defined meta:name="DCTERMS.W3CDTF/OVERHEIDop.jaargang">2026</meta:user-defined>
    <meta:user-defined meta:name="OVERHEIDop.publicationIssue">13817</meta:user-defined>
    <meta:user-defined meta:name="OVERHEIDop.PrbID/DC.identifier">prb-2026-13817</meta:user-defined>
    <meta:user-defined meta:name="OVERHEIDop.versieInformatie"/>
  </office:meta>
</office:document-meta>
</file>