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Bizetpad 1-35 en Wagnerstraat 1-35 te Nieuwerkerk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</text:p>
            <text:p text:style-name="common-al">14 juli 2026 van een aanvraag om een omgevingsvergunning als bedoeld in de Omgevingswet.</text:p>
            <text:p text:style-name="common-al">De aanvraag betreft het uitvoeren van renovatiewerkzaamheden met de aanwezigheid hierbij van de gewone dwergvleermuis, de ruige dwergvleermuis, laatvlieger en de gierzwaluw op locatie <text:span text:style-name="nadrukvet">Bizetpad 1-35 en Wagnerstraat 1-35 te Nieuwerkerk aan den IJssel</text:span>.</text:p>
            <text:p text:style-name="common-al">De aanvraag is ingediend voor een flora- en fauna-activiteit als bedoeld in artikel 5.1, tweede lid, onder g, van de Omgevingswet. De aanvraag is geregistreerd met het zaaknummer <text:span text:style-name="nadrukvet">0117701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81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uitvoeren van renovatiewerkzaamheden.</meta:user-defined>
    <dc:language>nl</dc:language>
    <meta:user-defined meta:name="OVERHEIDop.locatietype/OVERHEIDop.gebiedsmarkering">Lijn</meta:user-defined>
    <meta:user-defined meta:name="DC.title">Kennisgeving aanvraag omgevingsvergunning, Bizetpad 1-35 en Wagnerstraat 1-35 te Nieuwerkerk aan den IJss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16</meta:user-defined>
    <meta:user-defined meta:name="OVERHEIDop.PrbID/DC.identifier">prb-2026-13816</meta:user-defined>
    <meta:user-defined meta:name="OVERHEIDop.versieInformatie"/>
  </office:meta>
</office:document-meta>
</file>