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04, km 8.980 in Ott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aanleggen van een tijdelijke bouwuitweg t.b.v. realisatie brandweerkazerne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8298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8298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Provincie Gelderland Omgevingsverordening Gelderland, locatie provinciale weg N304, km 8.980 in Otterlo</meta:user-defined>
    <meta:user-defined meta:name="OVERHEIDop.datumEindeReactietermijn">2026-09-24</meta:user-defined>
    <meta:user-defined meta:name="OVERHEIDop.TilID/OVERHEIDop.terinzageleggingOP">til-2026-32101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13</meta:user-defined>
    <meta:user-defined meta:name="OVERHEIDop.PrbID/DC.identifier">prb-2026-13813</meta:user-defined>
    <meta:user-defined meta:name="OVERHEIDop.versieInformatie"/>
  </office:meta>
</office:document-meta>
</file>