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Oudelandsedijk 22A te Oude-To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</text:p>
            <text:p text:style-name="common-al">12 juli 2026 van een aanvraag om een omgevingsvergunning als bedoeld in de Omgevingswet.</text:p>
            <text:p text:style-name="common-al">De aanvraag betreft het verwijderen van een ligusterhaag met de aanwezigheid hierbij van beschermde diersoorten op locatie <text:span text:style-name="nadrukvet">Oudelandsedijk 22A, 3255 LN te Oude-Tonge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679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8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verwijderen van een ligusterhaag.</meta:user-defined>
    <dc:language>nl</dc:language>
    <meta:user-defined meta:name="OVERHEIDop.locatietype/OVERHEIDop.gebiedsmarkering">Adres</meta:user-defined>
    <meta:user-defined meta:name="DC.title">Kennisgeving aanvraag omgevingsvergunning, Oudelandsedijk 22A te Oude-Ton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11</meta:user-defined>
    <meta:user-defined meta:name="OVERHEIDop.PrbID/DC.identifier">prb-2026-13811</meta:user-defined>
    <meta:user-defined meta:name="OVERHEIDop.versieInformatie"/>
  </office:meta>
</office:document-meta>
</file>