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de Tijm 1-52 en Bazielkruid 1-91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en de ruige dwergvleermuis i.v.m. het uitvoeren van onderhouds- en renovatiewerkzaamheden aan een appartementencomplex op locatie <text:span text:style-name="nadrukvet">de Tijm 1-52 en Bazielkruid 1-91 te Krimpen aan den IJssel</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1 augustus 2026. Een belanghebbende kan tot en met 22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102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80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0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onderhouds- en renovatiewerkzaamheden aan een appartementencomplex.</meta:user-defined>
    <dc:language>nl</dc:language>
    <meta:user-defined meta:name="OVERHEIDop.locatietype/OVERHEIDop.gebiedsmarkering">Weg</meta:user-defined>
    <meta:user-defined meta:name="OVERHEIDop.locatietype/OVERHEIDop.gebiedsmarkering">Weg</meta:user-defined>
    <meta:user-defined meta:name="DC.title">Kennisgeving beschikking omgevingsvergunning, de Tijm 1-52 en Bazielkruid 1-91 te Krimpen aan den IJssel</meta:user-defined>
    <meta:user-defined meta:name="DCTERMS.W3CDTF/DCTERMS.available">2026-08-13</meta:user-defined>
    <meta:user-defined meta:name="DCTERMS.W3CDTF/OVERHEIDop.jaargang">2026</meta:user-defined>
    <meta:user-defined meta:name="OVERHEIDop.publicationIssue">13808</meta:user-defined>
    <meta:user-defined meta:name="OVERHEIDop.PrbID/DC.identifier">prb-2026-13808</meta:user-defined>
    <meta:user-defined meta:name="OVERHEIDop.versieInformatie"/>
  </office:meta>
</office:document-meta>
</file>