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kaplocatie: Nabij Weldammerlaan 16, Hoevelaken &amp; Nabij Nijkerstraat 22, Hoevelaken - Herplantlocatie: Noordoosten van Weldammerlaan 12 (Hoevelakense Bos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Gedeputeerde Staten van Gelderland hebben een vergunning op grond van de Omgevingswet verleend voor Maatwerkvoorschrift houtopstanden.</text:p>
            <text:p text:style-name="common-al"/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2674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2674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0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oonplaats</meta:user-defined>
    <meta:user-defined meta:name="DC.title">Provincie Gelderland Omgevingswet, kaplocatie: Nabij Weldammerlaan 16, Hoevelaken &amp; Nabij Nijkerstraat 22, Hoevelaken - Herplantlocatie: Noordoosten van Weldammerlaan 12 (Hoevelakense Bos)</meta:user-defined>
    <meta:user-defined meta:name="OVERHEIDop.datumEindeReactietermijn">2026-09-24</meta:user-defined>
    <meta:user-defined meta:name="OVERHEIDop.TilID/OVERHEIDop.terinzageleggingOP">til-2026-32078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03</meta:user-defined>
    <meta:user-defined meta:name="OVERHEIDop.PrbID/DC.identifier">prb-2026-13803</meta:user-defined>
    <meta:user-defined meta:name="OVERHEIDop.versieInformatie"/>
  </office:meta>
</office:document-meta>
</file>