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tijdelijk plaatsen van een verkeerscamera in de gemeente Stede Broec in de provinciale weg N505 vanaf 5.486 t/m 5.486, verzonden 10 augustus 2026, zaaknummer ONH003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tijdelijk plaatsen van een verkeerscamera in de gemeente Stede Broec in de provinciale weg N505 vanaf 5.486 t/m 5.486.</text:p>
            <text:p text:style-name="common-al">De vergunning is geregistreerd onder kenmerk: ONH00304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1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8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Toestemming voor het tijdelijk plaatsen van een verkeerscamera in de gemeente Stede Broec in de provinciale weg N505 vanaf 5.486 t/m 5.486, verzonden 10 augustus 2026, zaaknummer ONH00304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02</meta:user-defined>
    <meta:user-defined meta:name="OVERHEIDop.PrbID/DC.identifier">prb-2026-13802</meta:user-defined>
    <meta:user-defined meta:name="OVERHEIDop.versieInformatie"/>
  </office:meta>
</office:document-meta>
</file>