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leggen van een telecommunicatieleiding en het maken van een boogzinker hiervoor in de gemeente Edam-Volendam in de provinciale weg N247 vanaf 54.134 t/m 54.134, verzonden 10 augustus 2026, zaaknummer ONH000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leggen van een telecommunicatieleiding en het maken van een boogzinker hiervoor in de gemeente Edam-Volendam in de provinciale weg N247 vanaf 54.134 t/m 54.134.</text:p>
            <text:p text:style-name="common-al">De vergunning is geregistreerd onder kenmerk: ONH00022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21 septem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379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leggen van een telecommunicatieleiding en het maken van een boogzinker hiervoor in de gemeente Edam-Volendam in de provinciale weg N247 vanaf 54.134 t/m 54.134, verzonden 10 augustus 2026, zaaknummer ONH00022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798</meta:user-defined>
    <meta:user-defined meta:name="OVERHEIDop.PrbID/DC.identifier">prb-2026-13798</meta:user-defined>
    <meta:user-defined meta:name="OVERHEIDop.versieInformatie"/>
  </office:meta>
</office:document-meta>
</file>